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8.443cm" fo:margin-left="-0.191cm" fo:margin-top="0cm" fo:margin-bottom="0cm" table:align="left" style:writing-mode="lr-tb"/>
    </style:style>
    <style:style style:name="Tabela1.A" style:family="table-column">
      <style:table-column-properties style:column-width="9.222cm"/>
    </style:style>
    <style:style style:name="Tabela1.B" style:family="table-column">
      <style:table-column-properties style:column-width="9.22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none"/>
    </style:style>
    <style:style style:name="P1" style:family="paragraph" style:parent-style-name="List_20_Paragraph" style:list-style-name="WWNum3">
      <style:paragraph-properties fo:margin-top="0cm" fo:margin-bottom="0cm" fo:line-height="100%" fo:text-align="justify" style:justify-single-word="false"/>
    </style:style>
    <style:style style:name="P2" style:family="paragraph" style:parent-style-name="List_20_Paragraph" style:list-style-name="WWNum6">
      <style:paragraph-properties fo:margin-top="0cm" fo:margin-bottom="0cm" fo:line-height="100%"/>
    </style:style>
    <style:style style:name="P3" style:family="paragraph" style:parent-style-name="List_20_Paragraph" style:list-style-name="WWNum8">
      <style:paragraph-properties fo:margin-top="0cm" fo:margin-bottom="0cm" fo:line-height="100%"/>
    </style:style>
    <style:style style:name="P4" style:family="paragraph" style:parent-style-name="List_20_Paragraph" style:list-style-name="WWNum7">
      <style:paragraph-properties fo:margin-top="0cm" fo:margin-bottom="0cm" fo:line-height="100%"/>
    </style:style>
    <style:style style:name="P5" style:family="paragraph" style:parent-style-name="List_20_Paragraph" style:list-style-name="WWNum2">
      <style:paragraph-properties fo:margin-left="0.501cm" fo:margin-right="0cm" fo:margin-top="0cm" fo:margin-bottom="0cm" fo:line-height="100%" fo:text-align="justify" style:justify-single-word="false" fo:text-indent="-0.501cm" style:auto-text-indent="false"/>
    </style:style>
    <style:style style:name="P6" style:family="paragraph" style:parent-style-name="List_20_Paragraph" style:list-style-name="WWNum5">
      <style:paragraph-properties fo:margin-left="0.501cm" fo:margin-right="0cm" fo:margin-top="0cm" fo:margin-bottom="0cm" fo:line-height="100%" fo:text-indent="-0.501cm" style:auto-text-indent="false"/>
    </style:style>
    <style:style style:name="P7" style:family="paragraph" style:parent-style-name="Standard">
      <style:paragraph-properties fo:margin-top="0cm" fo:margin-bottom="0cm" fo:line-height="100%"/>
    </style:style>
    <style:style style:name="P8" style:family="paragraph" style:parent-style-name="Standard">
      <style:paragraph-properties fo:margin-top="0cm" fo:margin-bottom="0cm" fo:line-height="100%" fo:text-align="center" style:justify-single-word="false"/>
    </style:style>
    <style:style style:name="P9" style:family="paragraph" style:parent-style-name="Standard">
      <style:paragraph-properties fo:margin-top="0cm" fo:margin-bottom="0cm" fo:line-height="100%"/>
      <style:text-properties style:font-name="Times New Roman" style:letter-kerning="true" style:font-name-asian="Times New Roman1" style:language-asian="pl" style:country-asian="PL" style:font-name-complex="Times New Roman1"/>
    </style:style>
    <style:style style:name="P10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weight="bold" style:letter-kerning="true" style:font-name-asian="Times New Roman1" style:language-asian="pl" style:country-asian="PL" style:font-weight-asian="bold" style:font-name-complex="Times New Roman1"/>
    </style:style>
    <style:style style:name="P11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style:font-name-complex="Times New Roman1"/>
    </style:style>
    <style:style style:name="P12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P13" style:family="paragraph" style:parent-style-name="Standard">
      <style:paragraph-properties fo:margin-left="2.498cm" fo:margin-right="0cm" fo:margin-top="0cm" fo:margin-bottom="0cm" fo:line-height="100%" fo:text-indent="0cm" style:auto-text-indent="false"/>
      <style:text-properties style:font-name="Times New Roman" style:letter-kerning="true" style:font-name-asian="Times New Roman1" style:language-asian="pl" style:country-asian="PL" style:font-name-complex="Times New Roman1"/>
    </style:style>
    <style:style style:name="T1" style:family="text">
      <style:text-properties style:font-name="Times New Roman" style:letter-kerning="true" style:font-name-asian="Times New Roman1" style:language-asian="pl" style:country-asian="PL" style:font-name-complex="Times New Roman1"/>
    </style:style>
    <style:style style:name="T2" style:family="text">
      <style:text-properties style:font-name="Times New Roman" fo:font-weight="bold" style:letter-kerning="true" style:font-name-asian="Times New Roman1" style:language-asian="pl" style:country-asian="PL" style:font-weight-asian="bold" style:font-name-complex="Times New Roman1"/>
    </style:style>
    <style:style style:name="T3" style:family="text">
      <style:text-properties style:font-name="Times New Roman" style:font-name-complex="Times New Roman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2">UMOWA KUPNA-SPRZEDAŻY SAMOCHODU</text:span></text:p>
      <text:p text:style-name="P8"><text:span text:style-name="T1"><text:line-break/>zawarta w ................................................................ dnia ............................... r. pomiędzy:</text:span></text:p>
      <text:p text:style-name="P7"><text:span text:style-name="T1"><text:line-break/>………….………......................................................legitymującym się: dow. os. seria nr: ........................................./ nr</text:span></text:p>
      <text:p text:style-name="P7"><text:span text:style-name="T1">PESEL: …...................................., zamieszkałym w ........................................................................................................., kod pocztowy ......................................, <text:line-break/>zwanym dalej </text:span><text:span text:style-name="T2">Sprzedającym</text:span><text:span text:style-name="T1">,<text:line-break/>a<text:line-break/>.................................................................................. legitymujący się: dow. os. seria nr: ............................................/ nr </text:span></text:p>
      <text:p text:style-name="P7"><text:span text:style-name="T1">PESEL: …...................................., zamieszkałym w ........................................................................................................., kod pocztowy .....................................,</text:span></text:p>
      <text:p text:style-name="P9"/>
      <text:p text:style-name="P7"><text:span text:style-name="T1">.................................................................................. legitymujący się: dow. os. seria nr: ............................................/ nr </text:span></text:p>
      <text:p text:style-name="P7"><text:span text:style-name="T1">PESEL: …...................................., zamieszkałym w ........................................................................................................., kod pocztowy .....................................,</text:span></text:p>
      <text:p text:style-name="P7"><text:span text:style-name="T1"><text:line-break/>zwanymi dalej </text:span><text:span text:style-name="T2">Kupującymi</text:span><text:span text:style-name="T1">, </text:span></text:p>
      <text:p text:style-name="P9"/>
      <text:p text:style-name="P7"><text:span text:style-name="T1">łącznie zwani </text:span><text:span text:style-name="T2">Stronami.</text:span><text:span text:style-name="T1"><text:line-break/></text:span></text:p>
      <text:p text:style-name="P8"><text:span text:style-name="T2">§ 1 Przedmiot umowy</text:span></text:p>
      <text:p text:style-name="P10"/>
      <text:p text:style-name="P7"><text:span text:style-name="T1">Przedmiotem umowy jest przeniesienie przez Sprzedającego na Kupujących prawa własności pojazdu marki .................................................................................................................., rok produkcji .................................................., </text:span></text:p>
      <text:p text:style-name="P7"><text:span text:style-name="T1">nr VIN ………….................................................................................., nr rejestracyjny .................................................., </text:span></text:p>
      <text:p text:style-name="P7"><text:span text:style-name="T1">poj. silnika: .................................................cm3.<text:line-break/></text:span></text:p>
      <text:p text:style-name="P8"><text:span text:style-name="T2">§ 2 Oświadczenia Sprzedającego</text:span></text:p>
      <text:p text:style-name="P10"/>
      <text:list xml:id="list3392485963649185186" text:style-name="WWNum2">
        <text:list-item>
          <text:p text:style-name="P5"><text:span text:style-name="T1">Sprzedający oświadcza, że:</text:span></text:p>
        </text:list-item>
      </text:list>
      <text:list xml:id="list8849227414136188374" text:style-name="WWNum3">
        <text:list-item>
          <text:p text:style-name="P1"><text:span text:style-name="T1">pojazd stanowi jego własność i może swobodnie nim rozporządzać;</text:span></text:p>
        </text:list-item>
        <text:list-item>
          <text:p text:style-name="P1"><text:span text:style-name="T1">stan licznika pojazdu jest zgodny z rzeczywistym przebiegiem pojazdu. Na moment sprzedaży przebieg pojazdu wynosi:........................................................................................................................;</text:span></text:p>
        </text:list-item>
        <text:list-item>
          <text:p text:style-name="P1"><text:span text:style-name="T1">jest wolny od wad na rzecz osób trzecich, w tym w szczególności nie jest obciążony prawem użytkowania, zastawem rejestrowym, zastawem skarbowym;</text:span></text:p>
        </text:list-item>
        <text:list-item>
          <text:p text:style-name="P1"><text:span text:style-name="T1">nie zataił żadnych wad fizycznych ani prawnych pojazdu przed Kupującymi;</text:span></text:p>
        </text:list-item>
        <text:list-item>
          <text:p text:style-name="P1"><text:span text:style-name="T1">przekazuje Kupującym wraz z pojazdem wszelkie posiadane przez niego rzeczy, służące do korzystania z samochodu, tj.:........................................................................................................... oraz niezbędne dokumenty związane z pojazdem, w tym dowód rejestracyjny, a Kupujący kwitują ich odbiór;</text:span></text:p>
        </text:list-item>
        <text:list-item>
          <text:p text:style-name="P1"><text:span text:style-name="T1">następujące elementy eksploatacyjne pojazdu wymagają wymiany lub naprawy: …………………………………………………………………………………………........................................./<text:line-break/>żadne elementy eksploatacyjne na dzień zawarcia umowy nie wymagają wymiany lub naprawy;<text:line-break/></text:span></text:p>
        </text:list-item>
      </text:list>
      <text:p text:style-name="P8"><text:span text:style-name="T2">§ 3 Oświadczenie Kupujących</text:span></text:p>
      <text:p text:style-name="P10"/>
      <text:list xml:id="list1136433506728827277" text:style-name="WWNum5">
        <text:list-item>
          <text:p text:style-name="P6"><text:span text:style-name="T1">Kupujący oświadczają, że:</text:span></text:p>
        </text:list-item>
      </text:list>
      <text:list xml:id="list5704915293906061217" text:style-name="WWNum6">
        <text:list-item>
          <text:p text:style-name="P2"><text:span text:style-name="T1">podpisując niniejszą umowę, potwierdzają odbiór pojazdu;</text:span></text:p>
        </text:list-item>
        <text:list-item>
          <text:p text:style-name="P2"><text:span text:style-name="T1">stan techniczny pojazdu jest im znany i nie wnoszą do niego zastrzeżeń<text:line-break/></text:span></text:p>
        </text:list-item>
      </text:list>
      <text:p text:style-name="P8"><text:span text:style-name="T2">§ 4 Zapłata ceny</text:span></text:p>
      <text:p text:style-name="P10"/>
      <text:list xml:id="list4222770656951463647" text:style-name="WWNum8">
        <text:list-item>
          <text:p text:style-name="P3"><text:span text:style-name="T1">Strony ustalają cenę sprzedaży pojazdu, określonego w § 1, na kwotę: ........................................................... zł,<text:line-break/>słownie: ..................................................................................................................................... .</text:span></text:p>
        </text:list-item>
        <text:list-item>
          <text:p text:style-name="P3"><text:span text:style-name="T1">Sprzedający przenosi na rzecz Kupujących własność pojazdu określonego w § 1 niniejszej umowy za kwotę określoną w § 3 umowy.</text:span></text:p>
        </text:list-item>
        <text:list-item>
          <text:p text:style-name="P3"><text:soft-page-break/><text:span text:style-name="T1">Strony oświadczają, że zapłata przez Kupujących na rzecz Sprzedającego ceny określonej w § 3 zostanie dokonana w gotówce, a Sprzedający, podpisując niniejszą umowę, kwituje jej odbiór.<text:line-break/></text:span></text:p>
        </text:list-item>
      </text:list>
      <text:p text:style-name="P10"/>
      <text:p text:style-name="P8"><text:span text:style-name="T2">§ 5 Inne postanowienia umowy</text:span></text:p>
      <text:p text:style-name="P10"/>
      <text:list xml:id="list6653527438799229113" text:style-name="WWNum7">
        <text:list-item>
          <text:p text:style-name="P4"><text:span text:style-name="T1">Strony ustaliły, że wszelkiego rodzaju koszty transakcji wynikające z realizacji ustaleń niniejszej umowy, w szczególności podatek od czynności cywilnoprawnych, obciążają Kupujących.</text:span></text:p>
        </text:list-item>
        <text:list-item>
          <text:p text:style-name="P4"><text:span text:style-name="T1">W sprawach nieuregulowanych w niniejszej umowie zastosowanie mają obowiązujące w tym zakresie przepisy kodeksu cywilnego.</text:span></text:p>
        </text:list-item>
        <text:list-item>
          <text:p text:style-name="P4"><text:span text:style-name="T1">Wszelkie zmiany niniejszej umowy wymagają dla swej ważności formy pisemnej pod rygorem nieważności.</text:span></text:p>
        </text:list-item>
        <text:list-item>
          <text:p text:style-name="P4"><text:span text:style-name="T1">Niniejszą umowę sporządzono w trzech jednobrzmiących egzemplarzach, po jednym dla każdej ze stron.</text:span></text:p>
        </text:list-item>
      </text:list>
      <text:p text:style-name="P13"/>
      <text:p text:style-name="P13"/>
      <text:p text:style-name="P13"/>
      <text:p text:style-name="P13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><text:span text:style-name="T1">....................................................</text:span></text:p>
            <text:p text:style-name="P8"><text:span text:style-name="T3">Sprzedający</text:span></text:p>
          </table:table-cell>
          <table:table-cell table:style-name="Tabela1.A1" office:value-type="string">
            <text:p text:style-name="P8"><text:span text:style-name="T1">....................................................</text:span></text:p>
            <text:p text:style-name="P11"/>
            <text:p text:style-name="P11"/>
            <text:p text:style-name="P8"><text:span text:style-name="T1">....................................................</text:span></text:p>
            <text:p text:style-name="P8"><text:span text:style-name="T3">Kupujący</text:span>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letter-kerning="true" style:font-name-asian="Arial Unicode MS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Łukasz Wysocki</meta:initial-creator>
    <dc:creator>LEGAL</dc:creator>
    <meta:editing-cycles>17</meta:editing-cycles>
    <meta:creation-date>2023-04-19T15:08:00</meta:creation-date>
    <dc:date>2023-12-21T11:53:00</dc:date>
    <meta:editing-duration>PT10S</meta:editing-duration>
    <meta:generator>OpenOffice/4.1.15$Unix OpenOffice.org_project/4115m2$Build-9813</meta:generator>
    <meta:document-statistic meta:table-count="1" meta:image-count="0" meta:object-count="0" meta:page-count="2" meta:paragraph-count="39" meta:word-count="393" meta:character-count="456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