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weight="bold" style:letter-kerning="true" style:font-name-asian="Times New Roman1" style:language-asian="pl" style:country-asian="PL" style:font-weight-asian="bold" style:font-name-complex="Times New Roman1"/>
    </style:style>
    <style:style style:name="P5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6" style:family="paragraph" style:parent-style-name="Standard">
      <style:paragraph-properties fo:margin-left="2.498cm" fo:margin-right="0cm" fo:margin-top="0cm" fo:margin-bottom="0cm" fo:line-height="100%" fo:text-indent="0cm" style:auto-text-indent="false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P7" style:family="paragraph" style:parent-style-name="Standard">
      <style:paragraph-properties fo:margin-left="3.747cm" fo:margin-right="0cm" fo:margin-top="0cm" fo:margin-bottom="0cm" fo:line-height="100%" fo:text-indent="-1.249cm" style:auto-text-indent="false"/>
    </style:style>
    <style:style style:name="P8" style:family="paragraph" style:parent-style-name="Standard">
      <style:paragraph-properties fo:margin-left="3.747cm" fo:margin-right="0cm" fo:margin-top="0cm" fo:margin-bottom="0cm" fo:line-height="100%" fo:text-indent="-1.249cm" style:auto-text-indent="false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P9" style:family="paragraph" style:parent-style-name="List_20_Paragraph" style:list-style-name="WWNum3">
      <style:paragraph-properties fo:margin-top="0cm" fo:margin-bottom="0cm" fo:line-height="100%" fo:text-align="justify" style:justify-single-word="false"/>
    </style:style>
    <style:style style:name="P10" style:family="paragraph" style:parent-style-name="List_20_Paragraph" style:list-style-name="WWNum6">
      <style:paragraph-properties fo:margin-top="0cm" fo:margin-bottom="0cm" fo:line-height="100%"/>
    </style:style>
    <style:style style:name="P11" style:family="paragraph" style:parent-style-name="List_20_Paragraph" style:list-style-name="WWNum8">
      <style:paragraph-properties fo:margin-top="0cm" fo:margin-bottom="0cm" fo:line-height="100%"/>
    </style:style>
    <style:style style:name="P12" style:family="paragraph" style:parent-style-name="List_20_Paragraph" style:list-style-name="WWNum7">
      <style:paragraph-properties fo:margin-top="0cm" fo:margin-bottom="0cm" fo:line-height="100%"/>
    </style:style>
    <style:style style:name="P13" style:family="paragraph" style:parent-style-name="List_20_Paragraph" style:list-style-name="WWNum2">
      <style:paragraph-properties fo:margin-left="0.501cm" fo:margin-right="0cm" fo:margin-top="0cm" fo:margin-bottom="0cm" fo:line-height="100%" fo:text-align="justify" style:justify-single-word="false" fo:text-indent="-0.501cm" style:auto-text-indent="false"/>
    </style:style>
    <style:style style:name="P14" style:family="paragraph" style:parent-style-name="List_20_Paragraph" style:list-style-name="WWNum5">
      <style:paragraph-properties fo:margin-left="0.501cm" fo:margin-right="0cm" fo:margin-top="0cm" fo:margin-bottom="0cm" fo:line-height="100%" fo:text-indent="-0.501cm" style:auto-text-indent="false"/>
    </style:style>
    <style:style style:name="T1" style:family="text">
      <style:text-properties style:font-name="Times New Roman" style:letter-kerning="true" style:font-name-asian="Times New Roman1" style:language-asian="pl" style:country-asian="PL" style:font-name-complex="Times New Roman1"/>
    </style:style>
    <style:style style:name="T2" style:family="text">
      <style:text-properties style:font-name="Times New Roman" fo:font-weight="bold" style:letter-kerning="true" style:font-name-asian="Times New Roman1" style:language-asian="pl" style:country-asian="PL" style:font-weight-asian="bold" style:font-name-complex="Times New Roman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2">UMOWA SPRZEDAŻY SAMOCHODU</text:span></text:p>
      <text:p text:style-name="P2"><text:span text:style-name="T1"><text:line-break/>zawarta w ................................................................ dnia ............................... r. pomiędzy:</text:span></text:p>
      <text:p text:style-name="P1"><text:span text:style-name="T1"><text:line-break/>………….………......................................................legitymującym się: dow. os. seria nr: ........................................./ nr</text:span></text:p>
      <text:p text:style-name="P1"><text:span text:style-name="T1">PESEL: …...................................., zamieszkałym w ........................................................................................................., kod pocztowy ......................................, </text:span></text:p>
      <text:p text:style-name="P3"/>
      <text:p text:style-name="P1"><text:span text:style-name="T1">………….………......................................................legitymującym się: dow. os. seria nr: ........................................./ nr</text:span></text:p>
      <text:p text:style-name="P1"><text:span text:style-name="T1">PESEL: …...................................., zamieszkałym w ........................................................................................................., kod pocztowy ......................................, </text:span></text:p>
      <text:p text:style-name="P1"><text:span text:style-name="T1"><text:line-break/>zwanymi dalej </text:span><text:span text:style-name="T2">Sprzedającymi</text:span><text:span text:style-name="T1">,</text:span></text:p>
      <text:p text:style-name="P1"><text:span text:style-name="T1"><text:line-break/>a</text:span></text:p>
      <text:p text:style-name="P1"><text:span text:style-name="T1"><text:line-break/>.................................................................................. legitymujący się: dow. os. seria nr: ............................................/ nr </text:span></text:p>
      <text:p text:style-name="P1"><text:span text:style-name="T1">PESEL: …...................................., zamieszkałym w ........................................................................................................., kod pocztowy .....................................,<text:line-break/>zwanym dalej </text:span><text:span text:style-name="T2">Kupującym</text:span><text:span text:style-name="T1">, </text:span></text:p>
      <text:p text:style-name="P3"/>
      <text:p text:style-name="P1"><text:span text:style-name="T1">łącznie zwani </text:span><text:span text:style-name="T2">Stronami.</text:span><text:span text:style-name="T1"><text:line-break/></text:span></text:p>
      <text:p text:style-name="P2"><text:span text:style-name="T2">§ 1 Przedmiot umowy</text:span></text:p>
      <text:p text:style-name="P4"/>
      <text:p text:style-name="P1"><text:span text:style-name="T1">Przedmiotem umowy jest przeniesienie przez Sprzedających na rzecz Kupującego prawa własności pojazdu marki .................................................................................................................., rok produkcji .................................................., </text:span></text:p>
      <text:p text:style-name="P1"><text:span text:style-name="T1">nr VIN ………….................................................................................., nr rejestracyjny .................................................., </text:span></text:p>
      <text:p text:style-name="P1"><text:span text:style-name="T1">poj. silnika: .................................................cm3.<text:line-break/></text:span></text:p>
      <text:p text:style-name="P2"><text:span text:style-name="T2">§ 2 Oświadczenia Sprzedających</text:span></text:p>
      <text:p text:style-name="P4"/>
      <text:list xml:id="list561359843121294138" text:style-name="WWNum2">
        <text:list-item>
          <text:p text:style-name="P13"><text:span text:style-name="T1">Sprzedający oświadczają, że:</text:span></text:p>
        </text:list-item>
      </text:list>
      <text:list xml:id="list1855406144384679281" text:style-name="WWNum3">
        <text:list-item>
          <text:p text:style-name="P9"><text:span text:style-name="T1">pojazd stanowi ich własność i mogą swobodnie nim rozporządzać;</text:span></text:p>
        </text:list-item>
        <text:list-item>
          <text:p text:style-name="P9"><text:span text:style-name="T1">stan licznika pojazdu jest zgodny z rzeczywistym przebiegiem pojazdu. Na moment sprzedaży przebieg pojazdu wynosi:........................................................................................................................;</text:span></text:p>
        </text:list-item>
        <text:list-item>
          <text:p text:style-name="P9"><text:span text:style-name="T1">pojazd jest wolny od wad na rzecz osób trzecich, w tym w szczególności nie jest obciążony prawem użytkowania, zastawem rejestrowym, zastawem skarbowym;</text:span></text:p>
        </text:list-item>
        <text:list-item>
          <text:p text:style-name="P9"><text:span text:style-name="T1">nie zataili żadnych wad fizycznych ani prawnych pojazdu przed Kupującym;</text:span></text:p>
        </text:list-item>
        <text:list-item>
          <text:p text:style-name="P9"><text:span text:style-name="T1">przekazują Kupującemu wraz z pojazdem wszelkie posiadane przez niech rzeczy, służące do korzystania z samochodu, tj.:........................................................................................................... oraz niezbędne dokumenty związane z pojazdem, w tym dowód rejestracyjny oraz kartę pojazdu, a Kupujący kwituje ich odbiór;</text:span></text:p>
        </text:list-item>
        <text:list-item>
          <text:p text:style-name="P9"><text:span text:style-name="T1">następujące elementy eksploatacyjne pojazdu wymagają wymiany lub naprawy: …………………………………………………………………………………………........................................./<text:line-break/>żadne elementy eksploatacyjne na dzień zawarcia umowy nie wymagają wymiany lub naprawy;<text:line-break/></text:span></text:p>
        </text:list-item>
      </text:list>
      <text:p text:style-name="P2"><text:span text:style-name="T2">§ 3 Oświadczenie Kupującego</text:span></text:p>
      <text:p text:style-name="P4"/>
      <text:list xml:id="list5903090000120237299" text:style-name="WWNum5">
        <text:list-item>
          <text:p text:style-name="P14"><text:span text:style-name="T1">Kupujący oświadcza, że:</text:span></text:p>
        </text:list-item>
      </text:list>
      <text:list xml:id="list2297073824729517803" text:style-name="WWNum6">
        <text:list-item>
          <text:p text:style-name="P10"><text:span text:style-name="T1">podpisując niniejszą umowę, potwierdza odbiór pojazdu;</text:span></text:p>
        </text:list-item>
        <text:list-item>
          <text:p text:style-name="P10"><text:span text:style-name="T1">stan techniczny pojazdu jest mu znany i nie wnosi do niego zastrzeżeń.<text:line-break/></text:span></text:p>
        </text:list-item>
      </text:list>
      <text:p text:style-name="P2"><text:span text:style-name="T2">§ 4 Zapłata ceny</text:span></text:p>
      <text:p text:style-name="P4"/>
      <text:list xml:id="list434410793575559634" text:style-name="WWNum8">
        <text:list-item>
          <text:p text:style-name="P11"><text:span text:style-name="T1">Strony ustalają cenę sprzedaży pojazdu, określonego w § 1, na kwotę: ........................................................... zł,<text:line-break/>słownie: ..................................................................................................................................... .</text:span></text:p>
        </text:list-item>
        <text:list-item>
          <text:p text:style-name="P11"><text:soft-page-break/><text:span text:style-name="T1">Sprzedający przenoszą na rzecz Kupującego własność pojazdu określonego w § 1 niniejszej umowy za kwotę określoną w § 4 umowy.</text:span></text:p>
        </text:list-item>
        <text:list-item>
          <text:p text:style-name="P11"><text:span text:style-name="T1">Strony oświadczają, że zapłata przez Kupującego na rzecz Sprzedających ceny określonej w § 4 zostanie dokonana w gotówce, a Sprzedający, podpisując niniejszą umowę, kwitują jej odbiór.<text:line-break/></text:span></text:p>
        </text:list-item>
      </text:list>
      <text:p text:style-name="P2"><text:span text:style-name="T2">§ 5 Inne postanowienia umowy</text:span></text:p>
      <text:p text:style-name="P4"/>
      <text:list xml:id="list7597594011855936935" text:style-name="WWNum7">
        <text:list-item>
          <text:p text:style-name="P12"><text:span text:style-name="T1">Strony ustaliły, że wszelkiego rodzaju koszty transakcji wynikające z realizacji ustaleń niniejszej umowy, w szczególności podatek od czynności cywilnoprawnych, obciążają Kupującego.</text:span></text:p>
        </text:list-item>
        <text:list-item>
          <text:p text:style-name="P12"><text:span text:style-name="T1">W sprawach nieuregulowanych w niniejszej umowie zastosowanie mają obowiązujące w tym zakresie przepisy kodeksu cywilnego.</text:span></text:p>
        </text:list-item>
        <text:list-item>
          <text:p text:style-name="P12"><text:span text:style-name="T1">Wszelkie zmiany niniejszej umowy wymagają dla swej ważności formy pisemnej pod rygorem nieważności.</text:span></text:p>
        </text:list-item>
        <text:list-item>
          <text:p text:style-name="P12"><text:span text:style-name="T1">Niniejszą umowę sporządzono w trzech jednobrzmiących egzemplarzach, po jednym dla każdej ze stron.</text:span></text:p>
        </text:list-item>
      </text:list>
      <text:p text:style-name="P6"/>
      <text:p text:style-name="P6"/>
      <text:p text:style-name="P6"/>
      <text:p text:style-name="P7"><text:span text:style-name="T1">..............................................<text:tab/><text:tab/><text:tab/><text:tab/> ....................................................</text:span></text:p>
      <text:p text:style-name="P8"/>
      <text:p text:style-name="P6"/>
      <text:p text:style-name="P7"><text:span text:style-name="T1">..............................................<text:tab/><text:line-break/>Sprzedający <text:tab/><text:tab/><text:tab/><text:tab/><text:tab/> <text:s text:c="4"/><text:tab/> <text:s text:c="6"/>Kupujący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true" style:font-name-asian="Arial Unicode MS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Łukasz Wysocki</meta:initial-creator>
    <dc:creator>Jowita Jankowska-Libiszowska</dc:creator>
    <meta:editing-cycles>4</meta:editing-cycles>
    <meta:creation-date>2023-04-19T15:08:00</meta:creation-date>
    <dc:date>2023-08-04T13:17:00</dc:date>
    <meta:editing-duration>PT4S</meta:editing-duration>
    <meta:generator>OpenOffice/4.1.15$Unix OpenOffice.org_project/4115m2$Build-9813</meta:generator>
    <meta:document-statistic meta:table-count="0" meta:image-count="0" meta:object-count="0" meta:page-count="2" meta:paragraph-count="38" meta:word-count="398" meta:character-count="458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